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Odstavecseseznamem" style:master-page-name="MP0" style:list-style-name="LFO1" style:family="paragraph">
      <style:paragraph-properties fo:break-before="page" fo:text-align="justify" fo:margin-bottom="0in"/>
    </style:style>
    <style:style style:name="P2" style:parent-style-name="Normální" style:family="paragraph">
      <style:paragraph-properties fo:text-align="center"/>
    </style:style>
    <style:style style:name="T3" style:parent-style-name="Standardnípísmoodstavce" style:family="text">
      <style:text-properties fo:font-weight="bold" style:font-weight-asian="bold" style:font-weight-complex="bold" fo:font-size="16pt" style:font-size-asian="16pt" style:font-size-complex="16pt"/>
    </style:style>
    <style:style style:name="T4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ální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6" style:parent-style-name="Normální" style:family="paragraph">
      <style:paragraph-properties fo:text-align="center"/>
      <style:text-properties fo:font-style="italic" style:font-style-asian="italic" fo:font-size="14pt" style:font-size-asian="14pt" style:font-size-complex="14pt"/>
    </style:style>
    <style:style style:name="P7" style:parent-style-name="Normální" style:family="paragraph">
      <style:text-properties fo:font-size="10pt" style:font-size-asian="10pt" style:font-size-complex="10pt"/>
    </style:style>
    <style:style style:name="P8" style:parent-style-name="Odstavecseseznamem" style:list-style-name="LFO1" style:family="paragraph">
      <style:paragraph-properties fo:text-align="justify" fo:margin-bottom="0in"/>
    </style:style>
    <style:style style:name="P9" style:parent-style-name="Odstavecseseznamem" style:family="paragraph">
      <style:paragraph-properties fo:text-align="justify" fo:margin-bottom="0in"/>
    </style:style>
    <style:style style:name="P10" style:parent-style-name="Odstavecseseznamem" style:list-style-name="LFO1" style:family="paragraph">
      <style:paragraph-properties fo:text-align="justify" fo:margin-bottom="0in"/>
    </style:style>
    <style:style style:name="P11" style:parent-style-name="Odstavecseseznamem" style:family="paragraph">
      <style:paragraph-properties fo:text-align="justify" fo:margin-bottom="0in"/>
    </style:style>
    <style:style style:name="P12" style:parent-style-name="Odstavecseseznamem" style:list-style-name="LFO1" style:family="paragraph">
      <style:paragraph-properties fo:text-align="justify" fo:margin-bottom="0in"/>
    </style:style>
    <style:style style:name="P13" style:parent-style-name="Odstavecseseznamem" style:family="paragraph">
      <style:paragraph-properties fo:text-align="justify" fo:margin-bottom="0in"/>
    </style:style>
    <style:style style:name="P14" style:parent-style-name="Odstavecseseznamem" style:list-style-name="LFO1" style:family="paragraph">
      <style:paragraph-properties fo:text-align="justify" fo:margin-bottom="0in"/>
    </style:style>
    <style:style style:name="P15" style:parent-style-name="Odstavecseseznamem" style:family="paragraph">
      <style:paragraph-properties fo:text-align="justify" fo:margin-bottom="0in"/>
    </style:style>
    <style:style style:name="P16" style:parent-style-name="Odstavecseseznamem" style:list-style-name="LFO1" style:family="paragraph">
      <style:paragraph-properties fo:text-align="justify" fo:margin-bottom="0in"/>
    </style:style>
    <style:style style:name="P17" style:parent-style-name="Odstavecseseznamem" style:list-style-name="LFO1" style:family="paragraph">
      <style:paragraph-properties fo:text-align="justify" fo:margin-bottom="0in"/>
    </style:style>
    <style:style style:name="P18" style:parent-style-name="Odstavecseseznamem" style:list-style-name="LFO1" style:family="paragraph">
      <style:paragraph-properties fo:text-align="justify" fo:margin-bottom="0in"/>
    </style:style>
    <style:style style:name="P19" style:parent-style-name="Odstavecseseznamem" style:list-style-name="LFO1" style:family="paragraph">
      <style:paragraph-properties fo:text-align="justify" fo:margin-bottom="0in"/>
    </style:style>
    <style:style style:name="P20" style:parent-style-name="Odstavecseseznamem" style:family="paragraph">
      <style:paragraph-properties fo:text-align="justify" fo:margin-bottom="0in"/>
    </style:style>
    <style:style style:name="P21" style:parent-style-name="Odstavecseseznamem" style:list-style-name="LFO1" style:family="paragraph">
      <style:paragraph-properties fo:text-align="justify" fo:margin-bottom="0in"/>
    </style:style>
    <style:style style:name="P22" style:parent-style-name="Odstavecseseznamem" style:list-style-name="LFO1" style:family="paragraph">
      <style:paragraph-properties fo:text-align="justify" fo:margin-bottom="0in"/>
    </style:style>
    <style:style style:name="P23" style:parent-style-name="Odstavecseseznamem" style:list-style-name="LFO2" style:family="paragraph">
      <style:paragraph-properties fo:text-align="justify" fo:margin-bottom="0in"/>
    </style:style>
    <style:style style:name="P24" style:parent-style-name="Odstavecseseznamem" style:list-style-name="LFO2" style:family="paragraph">
      <style:paragraph-properties fo:text-align="justify" fo:margin-bottom="0in"/>
    </style:style>
    <style:style style:name="P25" style:parent-style-name="Odstavecseseznamem" style:list-style-name="LFO2" style:family="paragraph">
      <style:paragraph-properties fo:text-align="justify" fo:margin-bottom="0in"/>
    </style:style>
    <style:style style:name="P26" style:parent-style-name="Odstavecseseznamem" style:list-style-name="LFO1" style:family="paragraph">
      <style:paragraph-properties fo:text-align="justify" fo:margin-bottom="0in"/>
    </style:style>
    <style:style style:name="P27" style:parent-style-name="Odstavecseseznamem" style:list-style-name="LFO1" style:family="paragraph">
      <style:paragraph-properties fo:text-align="justify" fo:margin-bottom="0in"/>
    </style:style>
    <style:style style:name="P28" style:parent-style-name="Odstavecseseznamem" style:list-style-name="LFO1" style:family="paragraph">
      <style:paragraph-properties fo:text-align="justify" fo:margin-bottom="0in"/>
    </style:style>
    <style:style style:name="P29" style:parent-style-name="Odstavecseseznamem" style:list-style-name="LFO1" style:family="paragraph">
      <style:paragraph-properties fo:text-align="justify" fo:margin-bottom="0in"/>
    </style:style>
    <style:style style:name="P30" style:parent-style-name="Odstavecseseznamem" style:list-style-name="LFO1" style:family="paragraph">
      <style:paragraph-properties fo:text-align="justify" fo:margin-bottom="0in"/>
    </style:style>
    <style:style style:name="P31" style:parent-style-name="Odstavecseseznamem" style:family="paragraph">
      <style:paragraph-properties fo:text-align="justify"/>
    </style:style>
    <style:style style:name="P32" style:parent-style-name="Odstavecseseznamem" style:family="paragraph">
      <style:paragraph-properties fo:text-align="justify"/>
    </style:style>
    <style:style style:name="T33" style:parent-style-name="Standardnípísmoodstavce" style:family="text">
      <style:text-properties style:font-name="Times New Roman" fo:letter-spacing="0.0347in" fo:font-size="10pt" style:font-size-asian="10pt" style:font-size-complex="10pt"/>
    </style:style>
    <style:style style:name="P34" style:parent-style-name="Normální" style:family="paragraph">
      <style:paragraph-properties fo:text-align="justify"/>
    </style:style>
    <style:style style:name="T35" style:parent-style-name="Standardnípísmoodstavce" style:family="text">
      <style:text-properties style:font-name-complex="Calibri" fo:font-size="7pt" style:font-size-asian="7pt" style:font-size-complex="7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ge-content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ge" style:horizontal-pos="from-left" style:vertical-pos="from-top"/>
    </style:style>
  </office:automatic-styles>
  <office:body>
    <office:text text:use-soft-page-breaks="true">
      <text:list text:style-name="LFO1" text:continue-numbering="true">
        <text:list-item>
          <text:p text:style-name="P1"><text:span text:style-name="Silné"><draw:frame draw:z-index="251661312" draw:id="id0" draw:style-name="a0" draw:name="Textové pole 2" text:anchor-type="paragraph" svg:x="1.475in" svg:y="0in" svg:width="9.65278in" svg:height="1.20833in" style:rel-width="scale" style:rel-height="scale"><draw:text-box><text:p text:style-name="P2"><text:bookmark-start text:name="_Hlk204682385"/><text:span text:style-name="T3">Odboj hasičů v období II. světové války na<text:s/></text:span><text:span text:style-name="T4">NYMBURSKU, PODĚBRADSKU a KRÁLOVÉMĚSTECKU</text:span></text:p><text:p text:style-name="P5">Seznam hasičů, kteří byli od začátku II. světové války zatčeni, mučeni a následně zavražděni<text:s/></text:p><text:p text:style-name="P6">sestavila redakční rada Okresní hasičské jednoty č. 34. v roce 1946.</text:p><text:p text:style-name="P7"><text:bookmark-end text:name="_Hlk204682385"/></text:p></draw:text-box><svg:title/><svg:desc/></draw:frame></text:span><text:span text:style-name="Silné"><draw:frame draw:z-index="251665408" draw:style-name="a1" draw:name="Obrázek 10" text:anchor-type="paragraph" svg:x="0in" svg:y="-0.20833in" svg:width="1.46769in" svg:height="1.47607in" style:rel-width="scale" style:rel-height="scale"><draw:image xlink:href="media/image1.png" xlink:type="simple" xlink:show="embed" xlink:actuate="onLoad"/><svg:title/><svg:desc/></draw:frame></text:span><text:span text:style-name="Silné">br.<text:s/></text:span><text:span text:style-name="Silné">Václav Náchodský z Hrubého Jeseníka</text:span><text:span text:style-name="Silné">, 5. října 1941 byl zatčen</text:span><text:span text:style-name="Silné">,<text:s/></text:span><text:span text:style-name="Silné">zemřel 10. března 1942 v koncentračním táboře Mauthausenu. (</text:span><text:span text:style-name="Silné">rozšiřování letáků obsahu protinacistického</text:span><text:span text:style-name="Silné">)<text:s/></text:span></text:p>
        </text:list-item>
        <text:list-item>
          <text:p text:style-name="P8"><text:span text:style-name="Silné">br.<text:s/></text:span><text:span text:style-name="Silné">Ladislav<text:s/></text:span><text:span text:style-name="Silné">Somr z Čilce</text:span><text:span text:style-name="Silné">, 12. října 1941 byl zatčen, zemřel 17. července 1942 v koncentračním táboře v Mauthausenu.</text:span></text:p>
        </text:list-item>
      </text:list>
      <text:p text:style-name="P9"><text:span text:style-name="Silné">(</text:span><text:span text:style-name="Silné">pro rozšiřování letáků</text:span><text:span text:style-name="Silné">)</text:span></text:p>
      <text:list text:style-name="LFO1" text:continue-numbering="true">
        <text:list-item>
          <text:p text:style-name="P10"><text:span text:style-name="Silné">br.<text:s/></text:span><text:span text:style-name="Silné">JUDr. Tomáš Sedláček z Nymburka</text:span><text:span text:style-name="Silné">, 10. června 1942 byl zatčen, popraven v Praze 25. června 1942.</text:span></text:p>
        </text:list-item>
      </text:list>
      <text:p text:style-name="P11"><text:span text:style-name="Silné">(</text:span><text:span text:style-name="Silné">pro protiněmecké výroky, sc</text:span><text:span text:style-name="Silné">hvaloval atentát na Heydricha</text:span><text:span text:style-name="Silné">)</text:span></text:p>
      <text:list text:style-name="LFO1" text:continue-numbering="true">
        <text:list-item>
          <text:p text:style-name="P12"><text:span text:style-name="Silné">br.<text:s/></text:span><text:span text:style-name="Silné">Štěpán Haleš ze Mcel</text:span><text:span text:style-name="Silné">, 7. října 1942 byl zatčen</text:span><text:span text:style-name="Silné">,<text:s/></text:span><text:span text:style-name="Silné">zemřel v koncentračním táboře v Osvětimi 6. března 1943.</text:span></text:p>
        </text:list-item>
      </text:list>
      <text:p text:style-name="P13"><text:span text:style-name="Silné">(materiální sbírka pro Lidice)</text:span></text:p>
      <text:list text:style-name="LFO1" text:continue-numbering="true">
        <text:list-item>
          <text:p text:style-name="P14"><text:span text:style-name="Silné">br.<text:s/></text:span><text:span text:style-name="Silné">Josef Kubína</text:span><text:span text:style-name="Silné"><text:s/></text:span><text:span text:style-name="Silné">ze</text:span><text:span text:style-name="Silné"><text:s/></text:span><text:span text:style-name="Silné">Mcel,</text:span><text:span text:style-name="Silné"><text:s/>17. listopadu 1942 byl zatčen</text:span><text:span text:style-name="Silné">,<text:s/></text:span><text:span text:style-name="Silné">zemřel v koncentračním<text:s/></text:span><text:span text:style-name="Silné">táboře v Osvětimi 6. března 1943.</text:span></text:p>
        </text:list-item>
      </text:list>
      <text:p text:style-name="P15"><text:span text:style-name="Silné">(materiální sbírka pro Lidice)</text:span></text:p>
      <text:list text:style-name="LFO1" text:continue-numbering="true">
        <text:list-item>
          <text:p text:style-name="P16"><text:span text:style-name="Silné">br.<text:s/></text:span><text:span text:style-name="Silné">František Libich ze Mcel</text:span><text:span text:style-name="Silné">, 17. listopadu 1942 byl zatčen</text:span><text:span text:style-name="Silné">,</text:span><text:span text:style-name="Silné"><text:s/>zemřel v koncentračním táboře Osvětimi dne 17. dubna 1943. (materiální sbírka pro Lidice)</text:span></text:p>
        </text:list-item>
        <text:list-item>
          <text:p text:style-name="P17"><text:span text:style-name="Silné">br.<text:s/></text:span><text:span text:style-name="Silné">Jaroslav Káninský ze Mcel</text:span><text:span text:style-name="Silné">, 17. listo</text:span><text:span text:style-name="Silné">padu 1942 byl zatčen</text:span><text:span text:style-name="Silné">,<text:s/></text:span><text:span text:style-name="Silné">zemřel v</text:span><text:span text:style-name="Silné"><text:s/></text:span><text:span text:style-name="Silné">koncentračním táboře v Osvětimi, dne 27. dubna 1943. (materiální sbírka pro Lidice)</text:span></text:p>
        </text:list-item>
        <text:list-item>
          <text:p text:style-name="P18"><text:span text:style-name="Silné">br.<text:s/></text:span><text:span text:style-name="Silné">Josef Krupička ze Mcel</text:span><text:span text:style-name="Silné">,</text:span><text:span text:style-name="Silné"><text:s/></text:span><text:span text:style-name="Silné">9. prosince 1942 byl zatčen, vězněn v koncentračním táboře v Dachau, byl zařazen do pochodu smrti, který přežil.<text:s/></text:span><text:span text:style-name="Silné">(materiální sbírka pro Lidice)</text:span></text:p>
        </text:list-item>
        <text:list-item>
          <text:p text:style-name="P19"><text:span text:style-name="Silné">br.<text:s/></text:span><text:span text:style-name="Silné">Jaroslav Římala z Loučeně,</text:span><text:span text:style-name="Silné"><text:s/>29. září 1942 byl zatčen, zemřel v koncentračním táboře v Osvětimi 18. března 1943.<text:s/></text:span></text:p>
        </text:list-item>
      </text:list>
      <text:p text:style-name="P20"><text:span text:style-name="Silné">(materiální sbírka pro Lidice)</text:span></text:p>
      <text:list text:style-name="LFO1" text:continue-numbering="true">
        <text:list-item>
          <text:p text:style-name="P21"><text:span text:style-name="Silné">br.<text:s/></text:span><text:span text:style-name="Silné">Josef Kadlec z Chleb</text:span><text:span text:style-name="Silné">, 26. listopadu 1942 byl zatčen</text:span><text:span text:style-name="Silné">,<text:s/></text:span><text:span text:style-name="Silné">zemřel 23. března<text:s/></text:span><text:span text:style-name="Silné">1943 v koncentračním táboře v Osvětimi. (podal svému příbuznému židovi ruku na rozloučenou, při odsunu do koncentračního tábora)</text:span></text:p>
        </text:list-item>
        <text:list-item>
          <text:p text:style-name="P22"><text:span text:style-name="Silné">br.<text:s/></text:span><text:span text:style-name="Silné">Václav Nechvíl starší a syn Václav Nechvíl mladší z Kluku</text:span><text:span text:style-name="Silné"><text:s/>8. června 1943 byli zatčeny, Václav Nechvíl starší</text:span><text:span text:style-name="Silné"><text:s/></text:span><text:span text:style-name="Silné">zemřel 14.kvě</text:span><text:span text:style-name="Silné">tna 1945 v koncentračním táboře v Hamburku, Václav Nechvíl mladší zemřel 16. února 1944 v Terezíně. (poslouchali zahraniční československý rozhlas a jeho sdělení předávali pro potřebu místního protinacistického odboje)</text:span></text:p>
        </text:list-item>
      </text:list>
      <text:list text:style-name="LFO2" text:continue-numbering="true">
        <text:list-item>
          <text:p text:style-name="P23"><text:span text:style-name="Silné">br.<text:s/></text:span><text:span text:style-name="Silné">Jaroslav Němeček z Předhrádí</text:span><text:span text:style-name="Silné">, 2.<text:s/></text:span><text:span text:style-name="Silné">března 1944 byl zatčen u Poděbrad, zemřel 14. ledna1945 v Tyrolích u Zeli am See, na pracovní úraz. (udán za sabotáž pro utajování zásob)</text:span></text:p>
        </text:list-item>
        <text:list-item>
          <text:p text:style-name="P24"><text:span text:style-name="Silné">br.<text:s/></text:span><text:span text:style-name="Silné">Florián Nezbeda z Městce Králové</text:span><text:span text:style-name="Silné">, 28. prosince 1945 byl zatčen, po propuštění z Malé pevnosti v Terezíně, zemřel 2</text:span><text:span text:style-name="Silné">0. května 1945 na skvrnitý tyfus v Městci Královém.</text:span></text:p>
        </text:list-item>
        <text:list-item>
          <text:p text:style-name="P25"><text:span text:style-name="Silné">br.<text:s/></text:span><text:span text:style-name="Silné">František Škop z Loučeně</text:span><text:span text:style-name="Silné">, 5. května 1945 zemřel, zemřel při hlídce u zajatých německých vojínů u malého zámku na Loučeni.</text:span></text:p>
        </text:list-item>
      </text:list>
      <text:list text:style-name="LFO1" text:continue-numbering="true">
        <text:list-item>
          <text:p text:style-name="P26"><text:span text:style-name="Silné">Br.<text:s/></text:span><text:span text:style-name="Silné">Karel Krutský z Vrbové Lhoty</text:span><text:span text:style-name="Silné"><text:s/>byl zadržen jako řidič auta a internován v ří</text:span><text:span text:style-name="Silné">ši. Tam byl při náletu explosí vzdušného torpéda zraněn tím, že mu byly roztrhány plíce a zemřel 14. března 1945 po těžké nemoci.</text:span></text:p>
        </text:list-item>
        <text:list-item>
          <text:p text:style-name="P27"><text:span text:style-name="Silné">br.<text:s/></text:span><text:span text:style-name="Silné">Leopold Bašta z Poděbrad</text:span><text:span text:style-name="Silné">, 1941 byl zatčen, zemřel v koncentračním táboře Saxenhausen 13. dubna 1945 v Německu.</text:span></text:p>
        </text:list-item>
        <text:list-item>
          <text:p text:style-name="P28"><text:span text:style-name="Silné">br.<text:s/></text:span><text:span text:style-name="Silné">Františ</text:span><text:span text:style-name="Silné">ek Škop z Loučeně</text:span><text:span text:style-name="Silné">, zemřel v boji 1945, byl ubit sedmi ranami do týlu v boji s Němci.</text:span></text:p>
        </text:list-item>
        <text:list-item>
          <text:p text:style-name="P29"><text:span text:style-name="Silné">br.<text:s/></text:span><text:span text:style-name="Silné">Ant. Hamza ze Sadské,<text:s/></text:span><text:span text:style-name="Silné">8. května 1945 padl jako partyzán v lese v Kerska.</text:span></text:p>
        </text:list-item>
        <text:list-item>
          <text:p text:style-name="P30"><text:span text:style-name="Silné">Br</text:span><text:span text:style-name="Silné">. Antonín Novotný z Kovanic</text:span><text:span text:style-name="Silné">, 6. května 1945 zatčený a umučený téhož dne v Milovicích na<text:s/></text:span><text:span text:style-name="Silné">„šibeniku“</text:span></text:p>
        </text:list-item>
      </text:list>
      <text:p text:style-name="P31"/>
      <text:p text:style-name="P32"><text:span text:style-name="T33"><draw:frame draw:z-index="251663360" draw:style-name="a2" draw:name="Obrázek 1" text:anchor-type="paragraph" svg:x="6.66597in" svg:y="6.19375in" svg:width="3.502in" svg:height="0.64815in" style:rel-width="scale" style:rel-height="scale"><draw:image xlink:href="media/image2.jpeg" xlink:type="simple" xlink:show="embed" xlink:actuate="onLoad"/><svg:title/><svg:desc/></draw:frame></text:span></text:p>
      <text:p text:style-name="P34"><text:span text:style-name="T35"><draw:frame draw:z-index="251659264" draw:style-name="a3" draw:name="Obrázek 6" text:anchor-type="paragraph" svg:x="0.60556in" svg:y="9.05in" svg:width="5.86667in" svg:height="1.7in" style:rel-width="scale" style:rel-height="scale"><draw:image xlink:href="media/image2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paragraph-properties fo:line-height="104%"/>
      <style:text-properties fo:hyphenate="false"/>
    </style:style>
    <style:style style:name="Standardnípísmoodstavce" style:display-name="Standardní písmo odstavce" style:family="text"/>
    <style:style style:name="FontStyle13" style:display-name="Font Style13" style:family="text" style:parent-style-name="Standardnípísmoodstavce">
      <style:text-properties style:font-name="Times New Roman" style:font-name-complex="Times New Roman" fo:letter-spacing="0.0347in" fo:font-size="10pt" style:font-size-asian="10pt" style:font-size-complex="10pt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Normálníweb" style:display-name="Normální (web)" style:family="paragraph" style:parent-style-name="Normální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cs" style:country-asian="CZ" fo:hyphenate="false"/>
    </style:style>
    <style:style style:name="Silné" style:display-name="Silné" style:family="text" style:parent-style-name="Standardnípísmoodstavce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3333in" fo:margin-left="0.3333in" fo:margin-bottom="0.3333in" fo:margin-right="0.3333in" fo:border="0.0416in solid #FF0000" fo:padding="0.125in" style:shadow="none" style:num-format="1" style:writing-mode="lr-tb">
        <style:columns fo:column-count="2" fo:column-gap="0.4916in"/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rál Daniel (9.C)</meta:initial-creator>
    <dc:creator>User</dc:creator>
    <meta:creation-date>2026-08-10T11:39:00Z</meta:creation-date>
    <dc:date>2026-08-10T11:39:00Z</dc:date>
    <meta:print-date>2025-08-20T19:38:00Z</meta:print-date>
    <meta:template xlink:href="Normal" xlink:type="simple"/>
    <meta:editing-cycles>2</meta:editing-cycles>
    <meta:editing-duration>PT60S</meta:editing-duration>
    <meta:document-statistic meta:page-count="1" meta:paragraph-count="6" meta:word-count="435" meta:character-count="3001" meta:row-count="21" meta:non-whitespace-character-count="2572"/>
  </office:meta>
</office:document-meta>
</file>